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5">01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Плоча за сечење,стакло за маску,паљена жица,лојава плетеница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14.0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oft-page-break/><text:span text:style-name="T10">Ц1</text:span> <text:span text:style-name="T10">= <text:tab/>цен</text:span>а<text:span text:style-name="T10"> понуђача</text:span></text:p>
      <text:p text:style-name="P28"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5">01.07.</text:span><text:span text:style-name="T15"> до <text:s/></text:span><text:span text:style-name="T15">07.07.2026</text:span><text:span text:style-name="T15">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902200460186194819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7585193633304712503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3</meta:editing-cycles>
    <meta:print-date>2026-06-22T13:25:26.05</meta:print-date>
    <meta:creation-date>2023-02-02T10:19:00</meta:creation-date>
    <dc:date>2026-07-01T10:34:31.08</dc:date>
    <meta:editing-duration>P1DT42M1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13" meta:character-count="299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